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17<text:span text:style-name="T17">.07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29712968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20">Набавка <text:s/>алата и прибора за машинску радионицу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140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17">24.07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29709062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7-17T09:47:20.99</dc:date>
    <meta:print-date>2026-07-17T09:46:02.80</meta:print-date>
    <meta:editing-cycles>187</meta:editing-cycles>
    <meta:editing-duration>PT15H35M58S</meta:editing-duration>
    <dc:creator>s s</dc:creator>
    <meta:printed-by>s s</meta:printed-by>
    <meta:document-statistic meta:table-count="1" meta:image-count="2" meta:object-count="0" meta:page-count="2" meta:paragraph-count="42" meta:word-count="335" meta:character-count="236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